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21300000107BDC8E517.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Arial1" svg:font-family="Arial"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2" svg:font-family="Ari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automatic-styles>
    <style:style style:name="Tabela1" style:family="table">
      <style:table-properties style:width="15cm" fo:margin-left="0cm" table:align="left" style:writing-mode="lr-tb"/>
    </style:style>
    <style:style style:name="Tabela1.A" style:family="table-column">
      <style:table-column-properties style:column-width="15cm"/>
    </style:style>
    <style:style style:name="Tabela1.1" style:family="table-row">
      <style:table-row-properties style:keep-together="true" fo:keep-together="auto"/>
    </style:style>
    <style:style style:name="Tabela1.A1" style:family="table-cell">
      <style:table-cell-properties style:vertical-align="middle" fo:padding="0cm" fo:border="none"/>
    </style:style>
    <style:style style:name="Tabela1.A2" style:family="table-cell">
      <style:table-cell-properties style:vertical-align="middle" fo:background-color="#ffffff" fo:padding="0cm" fo:border="none">
        <style:background-image/>
      </style:table-cell-properties>
    </style:style>
    <style:style style:name="Tabela1.8" style:family="table-row">
      <style:table-row-properties style:min-row-height="0.397cm" style:keep-together="true" fo:keep-together="auto"/>
    </style:style>
    <style:style style:name="Tabela1.A9" style:family="table-cell">
      <style:table-cell-properties style:vertical-align="middle" fo:background-color="#f9faf5" fo:padding="0cm" fo:border="none">
        <style:background-image/>
      </style:table-cell-properties>
    </style:style>
    <style:style style:name="P1" style:family="paragraph" style:parent-style-name="Standard">
      <style:paragraph-properties fo:margin-top="0.212cm" fo:margin-bottom="0.212cm" fo:line-height="100%"/>
      <style:text-properties style:font-name="Arial1" fo:font-size="12pt" style:font-name-asian="Times New Roman" style:font-size-asian="12pt" style:language-asian="pt" style:country-asian="BR" style:font-name-complex="Arial2" style:font-size-complex="12pt" style:font-weight-complex="bold"/>
    </style:style>
    <style:style style:name="P2" style:family="paragraph" style:parent-style-name="Standard">
      <style:paragraph-properties fo:margin-top="0cm" fo:margin-bottom="0cm" fo:line-height="150%"/>
    </style:style>
    <style:style style:name="P3" style:family="paragraph" style:parent-style-name="Standard">
      <style:paragraph-properties fo:margin-top="0cm" fo:margin-bottom="0cm" fo:line-height="150%" fo:text-align="justify" style:justify-single-word="false"/>
    </style:style>
    <style:style style:name="P4" style:family="paragraph" style:parent-style-name="Standard">
      <style:paragraph-properties fo:margin-top="0cm" fo:margin-bottom="0cm" fo:line-height="150%" fo:text-align="justify" style:justify-single-word="false">
        <style:tab-stops>
          <style:tab-stop style:position="3.625cm"/>
        </style:tab-stops>
      </style:paragraph-properties>
    </style:style>
    <style:style style:name="P5" style:family="paragraph" style:parent-style-name="Standard">
      <style:paragraph-properties fo:margin-top="0cm" fo:margin-bottom="0cm" fo:line-height="150%" fo:text-align="end" style:justify-single-word="false"/>
    </style:style>
    <style:style style:name="P6" style:family="paragraph" style:parent-style-name="Standard">
      <style:paragraph-properties fo:margin-top="0cm" fo:margin-bottom="0cm" fo:line-height="150%"/>
      <style:text-properties style:font-name="Arial1" fo:font-size="12pt" fo:font-weight="bold" style:font-name-asian="Times New Roman" style:font-size-asian="12pt" style:language-asian="pt" style:country-asian="BR" style:font-weight-asian="bold" style:font-name-complex="Arial2" style:font-size-complex="12pt"/>
    </style:style>
    <style:style style:name="P7" style:family="paragraph" style:parent-style-name="Standard">
      <style:paragraph-properties fo:margin-top="0cm" fo:margin-bottom="0cm" fo:line-height="150%"/>
      <style:text-properties style:font-name="Arial1" fo:font-size="12pt" style:font-name-asian="Times New Roman" style:font-size-asian="12pt" style:language-asian="pt" style:country-asian="BR" style:font-name-complex="Arial2" style:font-size-complex="12pt"/>
    </style:style>
    <style:style style:name="P8" style:family="paragraph" style:parent-style-name="Standard">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9" style:family="paragraph" style:parent-style-name="Standard">
      <style:paragraph-properties fo:margin-top="0cm" fo:margin-bottom="0cm" fo:line-height="150%" fo:text-align="justify" style:justify-single-word="false">
        <style:tab-stops>
          <style:tab-stop style:position="3.625cm"/>
        </style:tab-stops>
      </style:paragraph-properties>
      <style:text-properties style:font-name="Arial1" fo:font-size="12pt" style:font-size-asian="12pt" style:font-name-complex="Arial2" style:font-size-complex="12pt"/>
    </style:style>
    <style:style style:name="P10" style:family="paragraph" style:parent-style-name="Standard">
      <style:paragraph-properties fo:margin-left="0.635cm" fo:margin-right="0cm" fo:margin-top="0cm" fo:margin-bottom="0cm" fo:line-height="150%" fo:text-align="justify" style:justify-single-word="false" fo:text-indent="0cm" style:auto-text-indent="false"/>
      <style:text-properties style:font-name="Arial1" fo:font-size="12pt" style:font-size-asian="12pt" style:font-name-complex="Arial2" style:font-size-complex="12pt"/>
    </style:style>
    <style:style style:name="P11" style:family="paragraph" style:parent-style-name="Standard">
      <style:paragraph-properties fo:margin-left="0.635cm" fo:margin-right="0cm" fo:margin-top="0cm" fo:margin-bottom="0cm" fo:line-height="150%" fo:text-align="justify" style:justify-single-word="false" fo:text-indent="0cm" style:auto-text-indent="false">
        <style:tab-stops>
          <style:tab-stop style:position="1.251cm"/>
        </style:tab-stops>
      </style:paragraph-properties>
      <style:text-properties style:font-name="Arial1" fo:font-size="12pt" style:font-size-asian="12pt" style:font-name-complex="Arial2" style:font-size-complex="12pt"/>
    </style:style>
    <style:style style:name="P12" style:family="paragraph" style:parent-style-name="Standard">
      <style:paragraph-properties fo:margin-left="0cm" fo:margin-right="0cm" fo:margin-top="0cm" fo:margin-bottom="0cm" fo:line-height="150%" fo:text-align="end" style:justify-single-word="false" fo:text-indent="1.251cm" style:auto-text-indent="false"/>
      <style:text-properties style:font-name="Arial1" fo:font-size="12pt" fo:language="pt" fo:country="BR" style:font-size-asian="12pt" style:language-asian="pt" style:country-asian="BR" style:font-name-complex="Arial2" style:font-size-complex="12pt"/>
    </style:style>
    <style:style style:name="P13" style:family="paragraph" style:parent-style-name="Standard" style:master-page-name="Standard">
      <style:paragraph-properties fo:text-align="center" style:justify-single-word="false" style:page-number="auto"/>
    </style:style>
    <style:style style:name="P14" style:family="paragraph" style:parent-style-name="Standard">
      <style:paragraph-properties fo:text-align="center" style:justify-single-word="false"/>
      <style:text-properties style:font-name="Arial1" fo:font-size="12pt" fo:language="pt" fo:country="BR" fo:font-weight="bold" style:font-size-asian="12pt" style:font-weight-asian="bold" style:font-name-complex="Arial2" style:font-size-complex="12pt"/>
    </style:style>
    <style:style style:name="P15" style:family="paragraph" style:parent-style-name="Standard">
      <style:paragraph-properties fo:margin-top="0cm" fo:margin-bottom="0cm" fo:line-height="150%"/>
      <style:text-properties style:font-name="Arial1" fo:font-size="12pt" style:font-name-asian="Times New Roman" style:font-size-asian="12pt" style:language-asian="pt" style:country-asian="BR" style:font-name-complex="Arial2" style:font-size-complex="12pt"/>
    </style:style>
    <style:style style:name="P16" style:family="paragraph" style:parent-style-name="Standard">
      <style:paragraph-properties fo:margin-top="0cm" fo:margin-bottom="0cm" fo:line-height="150%"/>
      <style:text-properties style:font-name="Arial1" fo:font-size="12pt" fo:font-weight="bold" style:font-name-asian="Times New Roman" style:font-size-asian="12pt" style:language-asian="pt" style:country-asian="BR" style:font-weight-asian="bold" style:font-name-complex="Arial2" style:font-size-complex="12pt"/>
    </style:style>
    <style:style style:name="P17" style:family="paragraph" style:parent-style-name="Standard">
      <style:paragraph-properties fo:margin-top="0cm" fo:margin-bottom="0cm" fo:line-height="150%"/>
      <style:text-properties style:font-name="Arial1" fo:font-size="12pt" fo:font-weight="bold" style:font-size-asian="12pt" style:language-asian="pt" style:country-asian="BR" style:font-weight-asian="bold" style:font-name-complex="Arial2" style:font-size-complex="12pt"/>
    </style:style>
    <style:style style:name="P18" style:family="paragraph" style:parent-style-name="Standard">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19" style:family="paragraph" style:parent-style-name="Standard" style:list-style-name="WWNum12">
      <style:paragraph-properties fo:margin-top="0cm" fo:margin-bottom="0cm" fo:line-height="150%" fo:text-align="justify" style:justify-single-word="false">
        <style:tab-stops>
          <style:tab-stop style:position="1.251cm"/>
        </style:tab-stops>
      </style:paragraph-properties>
      <style:text-properties style:font-name="Arial1" fo:font-size="12pt" style:font-size-asian="12pt" style:font-name-complex="Arial2" style:font-size-complex="12pt"/>
    </style:style>
    <style:style style:name="P20" style:family="paragraph" style:parent-style-name="Standard" style:list-style-name="WWNum6">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21" style:family="paragraph" style:parent-style-name="Standard" style:list-style-name="WWNum13">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22" style:family="paragraph" style:parent-style-name="Standard" style:list-style-name="WWNum16">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23" style:family="paragraph" style:parent-style-name="Standard" style:list-style-name="WWNum14">
      <style:paragraph-properties fo:margin-top="0cm" fo:margin-bottom="0cm" fo:line-height="150%" fo:text-align="justify" style:justify-single-word="false"/>
      <style:text-properties style:font-name="Arial1" fo:font-size="12pt" style:font-size-asian="12pt" style:font-name-complex="Arial2" style:font-size-complex="12pt"/>
    </style:style>
    <style:style style:name="P24" style:family="paragraph" style:parent-style-name="Standard">
      <style:paragraph-properties fo:margin-top="0cm" fo:margin-bottom="0cm" fo:line-height="150%" fo:text-align="justify" style:justify-single-word="false"/>
      <style:text-properties style:font-name="Arial1" fo:font-size="12pt" style:font-size-asian="12pt" style:language-asian="pt" style:country-asian="BR" style:font-name-complex="Arial2" style:font-size-complex="12pt"/>
    </style:style>
    <style:style style:name="P25" style:family="paragraph" style:parent-style-name="Standard" style:list-style-name="WWNum8">
      <style:paragraph-properties fo:margin-top="0cm" fo:margin-bottom="0cm" fo:line-height="150%" fo:text-align="justify" style:justify-single-word="false"/>
      <style:text-properties style:font-name="Arial1" fo:font-size="12pt" style:font-size-asian="12pt" style:language-asian="pt" style:country-asian="BR" style:font-name-complex="Arial2" style:font-size-complex="12pt"/>
    </style:style>
    <style:style style:name="P26" style:family="paragraph" style:parent-style-name="Standard" style:list-style-name="WWNum9">
      <style:paragraph-properties fo:margin-top="0cm" fo:margin-bottom="0cm" fo:line-height="150%"/>
      <style:text-properties style:font-name="Arial1" fo:font-size="12pt" style:font-size-asian="12pt" style:language-asian="pt" style:country-asian="BR" style:font-name-complex="Arial2" style:font-size-complex="12pt"/>
    </style:style>
    <style:style style:name="P27" style:family="paragraph" style:parent-style-name="Standard" style:list-style-name="WWNum2">
      <style:paragraph-properties fo:margin-top="0cm" fo:margin-bottom="0cm" fo:line-height="150%"/>
      <style:text-properties style:font-name="Arial1" fo:font-size="12pt" style:font-size-asian="12pt" style:language-asian="pt" style:country-asian="BR" style:font-name-complex="Arial2" style:font-size-complex="12pt"/>
    </style:style>
    <style:style style:name="P28" style:family="paragraph" style:parent-style-name="Standard" style:list-style-name="WWNum1">
      <style:paragraph-properties fo:margin-top="0cm" fo:margin-bottom="0cm" fo:line-height="150%"/>
      <style:text-properties style:font-name="Arial1" fo:font-size="12pt" style:font-size-asian="12pt" style:language-asian="pt" style:country-asian="BR" style:font-name-complex="Arial2" style:font-size-complex="12pt"/>
    </style:style>
    <style:style style:name="P29" style:family="paragraph" style:parent-style-name="Standard" style:list-style-name="WWNum11">
      <style:paragraph-properties fo:margin-top="0cm" fo:margin-bottom="0cm" fo:line-height="150%"/>
      <style:text-properties style:font-name="Arial1" fo:font-size="12pt" style:font-size-asian="12pt" style:language-asian="pt" style:country-asian="BR" style:font-name-complex="Arial2" style:font-size-complex="12pt"/>
    </style:style>
    <style:style style:name="P30" style:family="paragraph" style:parent-style-name="Standard" style:list-style-name="WWNum3">
      <style:paragraph-properties fo:margin-top="0cm" fo:margin-bottom="0cm" fo:line-height="150%"/>
      <style:text-properties style:font-name="Arial1" fo:font-size="12pt" style:font-size-asian="12pt" style:language-asian="pt" style:country-asian="BR" style:font-name-complex="Arial2" style:font-size-complex="12pt"/>
    </style:style>
    <style:style style:name="P31" style:family="paragraph" style:parent-style-name="Standard" style:list-style-name="WWNum15">
      <style:paragraph-properties fo:margin-top="0cm" fo:margin-bottom="0cm" fo:line-height="150%"/>
      <style:text-properties style:font-name="Arial1" fo:font-size="12pt" style:font-size-asian="12pt" style:language-asian="pt" style:country-asian="BR" style:font-name-complex="Arial2" style:font-size-complex="12pt"/>
    </style:style>
    <style:style style:name="P32" style:family="paragraph" style:parent-style-name="Standard" style:list-style-name="WWNum5">
      <style:paragraph-properties fo:margin-top="0cm" fo:margin-bottom="0cm" fo:line-height="150%"/>
      <style:text-properties style:font-name="Arial1" fo:font-size="12pt" style:font-size-asian="12pt" style:language-asian="pt" style:country-asian="BR" style:font-name-complex="Arial2" style:font-size-complex="12pt"/>
    </style:style>
    <style:style style:name="P33" style:family="paragraph" style:parent-style-name="Standard" style:list-style-name="WWNum4">
      <style:paragraph-properties fo:margin-top="0cm" fo:margin-bottom="0cm" fo:line-height="150%"/>
      <style:text-properties style:font-name="Arial1" fo:font-size="12pt" style:font-size-asian="12pt" style:language-asian="pt" style:country-asian="BR" style:font-name-complex="Arial2" style:font-size-complex="12pt"/>
    </style:style>
    <style:style style:name="P34" style:family="paragraph" style:parent-style-name="Standard" style:list-style-name="WWNum17">
      <style:paragraph-properties fo:margin-top="0cm" fo:margin-bottom="0cm" fo:line-height="150%"/>
      <style:text-properties style:font-name="Arial1" fo:font-size="12pt" style:font-size-asian="12pt" style:language-asian="pt" style:country-asian="BR" style:font-name-complex="Arial2" style:font-size-complex="12pt"/>
    </style:style>
    <style:style style:name="P35" style:family="paragraph" style:parent-style-name="Standard" style:list-style-name="WWNum8">
      <style:paragraph-properties fo:margin-top="0cm" fo:margin-bottom="0cm" fo:line-height="150%"/>
      <style:text-properties style:font-name="Arial1" fo:font-size="12pt" style:font-size-asian="12pt" style:language-asian="pt" style:country-asian="BR" style:font-name-complex="Arial2" style:font-size-complex="12pt"/>
    </style:style>
    <style:style style:name="P36" style:family="paragraph" style:parent-style-name="Standard">
      <style:paragraph-properties fo:margin-top="0cm" fo:margin-bottom="0cm" fo:line-height="150%"/>
      <style:text-properties style:font-name="Arial1" fo:font-size="12pt" fo:language="pt" fo:country="BR" style:font-size-asian="12pt" style:font-name-complex="Arial2" style:font-size-complex="12pt"/>
    </style:style>
    <style:style style:name="P37" style:family="paragraph" style:parent-style-name="Standard">
      <style:paragraph-properties fo:margin-top="0cm" fo:margin-bottom="0cm" fo:line-height="150%" fo:text-align="justify" style:justify-single-word="false"/>
      <style:text-properties style:font-name="Arial1" fo:font-size="12pt" fo:language="pt" fo:country="BR" style:font-size-asian="12pt" style:font-name-complex="Arial2" style:font-size-complex="12pt"/>
    </style:style>
    <style:style style:name="P38" style:family="paragraph" style:parent-style-name="Standard">
      <style:paragraph-properties fo:margin-left="0cm" fo:margin-right="0cm" fo:margin-top="0cm" fo:margin-bottom="0cm" fo:line-height="150%" fo:text-align="center" style:justify-single-word="false" fo:text-indent="1.251cm" style:auto-text-indent="false"/>
      <style:text-properties style:font-name="Arial1" fo:font-size="12pt" fo:font-weight="bold" style:font-size-asian="12pt" style:language-asian="pt" style:country-asian="BR" style:font-weight-asian="bold" style:font-name-complex="Arial2" style:font-size-complex="12pt" style:font-weight-complex="bold"/>
    </style:style>
    <style:style style:name="P39" style:family="paragraph" style:parent-style-name="Standard">
      <style:paragraph-properties fo:margin-left="0cm" fo:margin-right="0cm" fo:margin-top="0cm" fo:margin-bottom="0cm" fo:line-height="150%" fo:text-indent="1.251cm" style:auto-text-indent="false"/>
      <style:text-properties style:font-name="Arial1" fo:font-size="12pt" style:font-size-asian="12pt" style:language-asian="pt" style:country-asian="BR" style:font-name-complex="Arial2" style:font-size-complex="12pt"/>
    </style:style>
    <style:style style:name="P40"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2pt" style:font-size-asian="12pt" style:language-asian="pt" style:country-asian="BR" style:font-name-complex="Arial2" style:font-size-complex="12pt"/>
    </style:style>
    <style:style style:name="P41" style:family="paragraph" style:parent-style-name="Standard">
      <style:paragraph-properties fo:margin-left="0cm" fo:margin-right="0cm" fo:margin-top="0cm" fo:margin-bottom="0cm" fo:line-height="150%" fo:text-align="end" style:justify-single-word="false" fo:text-indent="1.251cm" style:auto-text-indent="false"/>
      <style:text-properties style:font-name="Arial1" fo:font-size="12pt" fo:language="pt" fo:country="BR" style:font-size-asian="12pt" style:language-asian="pt" style:country-asian="BR" style:font-name-complex="Arial2" style:font-size-complex="12pt"/>
    </style:style>
    <style:style style:name="P42" style:family="paragraph" style:parent-style-name="List_20_Paragraph" style:list-style-name="WWNum10">
      <style:paragraph-properties fo:margin-top="0cm" fo:margin-bottom="0cm" fo:line-height="150%"/>
    </style:style>
    <style:style style:name="P43" style:family="paragraph" style:parent-style-name="List_20_Paragraph" style:list-style-name="WWNum10">
      <style:paragraph-properties fo:margin-top="0cm" fo:margin-bottom="0cm" fo:line-height="150%"/>
      <style:text-properties style:font-name="Arial1" fo:font-size="12pt" fo:language="pt" fo:country="BR" fo:font-weight="bold" style:font-size-asian="12pt" style:font-weight-asian="bold" style:font-name-complex="Arial2" style:font-size-complex="12pt" style:font-weight-complex="bold"/>
    </style:style>
    <style:style style:name="T1" style:family="text">
      <style:text-properties style:font-name="Arial1" fo:font-size="12pt" style:font-size-asian="12pt" style:font-name-complex="Arial2" style:font-size-complex="12pt"/>
    </style:style>
    <style:style style:name="T2" style:family="text">
      <style:text-properties style:font-name="Arial1" fo:font-size="12pt" fo:language="pt" fo:country="BR" fo:font-weight="bold" style:font-size-asian="12pt" style:font-weight-asian="bold" style:font-name-complex="Arial2" style:font-size-complex="12pt"/>
    </style:style>
    <style:style style:name="T3" style:family="text">
      <style:text-properties style:font-name="Arial1" fo:font-size="12pt" fo:language="pt" fo:country="BR" fo:font-weight="bold" style:font-size-asian="12pt" style:font-weight-asian="bold" style:font-name-complex="Arial2" style:font-size-complex="12pt" style:font-weight-complex="bold"/>
    </style:style>
    <style:style style:name="T4" style:family="text">
      <style:text-properties style:font-name="Arial1" fo:font-size="12pt" fo:language="pt" fo:country="BR" fo:font-weight="bold" style:font-name-asian="Times New Roman" style:font-size-asian="12pt" style:language-asian="pt" style:country-asian="BR" style:font-weight-asian="bold" style:font-name-complex="Arial2" style:font-size-complex="12pt"/>
    </style:style>
    <style:style style:name="T5" style:family="text">
      <style:text-properties style:font-name="Arial1" fo:font-size="12pt" fo:language="pt" fo:country="BR" fo:font-weight="bold" style:font-name-asian="Times New Roman" style:font-size-asian="12pt" style:language-asian="pt" style:country-asian="BR" style:font-weight-asian="bold" style:font-name-complex="Arial2" style:font-size-complex="12pt" style:font-weight-complex="bold"/>
    </style:style>
    <style:style style:name="T6" style:family="text">
      <style:text-properties style:font-name="Arial1" fo:font-size="12pt" fo:language="pt" fo:country="BR" style:text-underline-style="solid" style:text-underline-width="auto" style:text-underline-color="font-color" fo:font-weight="bold" style:font-name-asian="Times New Roman" style:font-size-asian="12pt" style:language-asian="pt" style:country-asian="BR" style:font-weight-asian="bold" style:font-name-complex="Arial2" style:font-size-complex="12pt" style:font-weight-complex="bold"/>
    </style:style>
    <style:style style:name="T7" style:family="text">
      <style:text-properties style:font-name="Arial1" fo:font-size="12pt" fo:language="pt" fo:country="BR" style:font-name-asian="Times New Roman" style:font-size-asian="12pt" style:language-asian="pt" style:country-asian="BR" style:font-name-complex="Arial2" style:font-size-complex="12pt"/>
    </style:style>
    <style:style style:name="T8" style:family="text">
      <style:text-properties style:font-name="Arial1" fo:font-size="12pt" fo:language="pt" fo:country="BR" style:font-size-asian="12pt" style:font-name-complex="Arial2" style:font-size-complex="12pt"/>
    </style:style>
    <style:style style:name="T9" style:family="text">
      <style:text-properties style:font-name="Arial1" fo:font-size="12pt" fo:language="pt" fo:country="BR" style:font-size-asian="12pt" style:font-name-complex="Arial2" style:font-size-complex="12pt" style:font-weight-complex="bold"/>
    </style:style>
    <style:style style:name="T10" style:family="text">
      <style:text-properties style:font-name="Arial1" fo:font-size="12pt" style:font-name-asian="Times New Roman" style:font-size-asian="12pt" style:language-asian="pt" style:country-asian="BR" style:font-name-complex="Arial2" style:font-size-complex="12pt"/>
    </style:style>
    <style:style style:name="T11" style:family="text">
      <style:text-properties style:font-name="Arial1" fo:font-size="12pt" fo:font-weight="bold" style:font-name-asian="Times New Roman" style:font-size-asian="12pt" style:language-asian="pt" style:country-asian="BR" style:font-weight-asian="bold" style:font-name-complex="Arial2" style:font-size-complex="12pt"/>
    </style:style>
    <style:style style:name="T12" style:family="text">
      <style:text-properties style:font-name="Arial1" fo:font-size="12pt" fo:font-weight="bold" style:font-name-asian="Times New Roman" style:font-size-asian="12pt" style:language-asian="pt" style:country-asian="BR" style:font-weight-asian="bold" style:font-name-complex="Arial2" style:font-size-complex="12pt" style:font-weight-complex="bold"/>
    </style:style>
    <style:style style:name="T13" style:family="text">
      <style:text-properties style:font-name="Arial1" fo:font-size="12pt" fo:font-weight="bold" style:font-size-asian="12pt" style:font-weight-asian="bold" style:font-name-complex="Arial2" style:font-size-complex="12pt"/>
    </style:style>
    <style:style style:name="T14" style:family="text">
      <style:text-properties style:font-name="Arial1" fo:font-size="12pt" fo:font-weight="bold" style:font-size-asian="12pt" style:font-weight-asian="bold" style:font-name-complex="Arial2" style:font-size-complex="12pt" style:font-weight-complex="bold"/>
    </style:style>
    <style:style style:name="T15" style:family="text">
      <style:text-properties style:font-name="Arial1" fo:font-size="12pt" fo:font-weight="bold" style:font-size-asian="12pt" style:language-asian="pt" style:country-asian="BR" style:font-weight-asian="bold" style:font-name-complex="Arial2" style:font-size-complex="12pt"/>
    </style:style>
    <style:style style:name="T16" style:family="text">
      <style:text-properties style:font-name="Arial1" fo:font-size="12pt" fo:font-weight="bold" style:font-size-asian="12pt" style:language-asian="pt" style:country-asian="BR" style:font-weight-asian="bold" style:font-name-complex="Arial2" style:font-size-complex="12pt" style:font-weight-complex="bold"/>
    </style:style>
    <style:style style:name="T17" style:family="text">
      <style:text-properties style:font-name="Arial1" fo:font-size="12pt" style:text-underline-style="solid" style:text-underline-width="auto" style:text-underline-color="font-color" fo:font-weight="bold" style:font-size-asian="12pt" style:language-asian="pt" style:country-asian="BR" style:font-weight-asian="bold" style:font-name-complex="Arial2" style:font-size-complex="12pt"/>
    </style:style>
    <style:style style:name="T18" style:family="text">
      <style:text-properties style:font-name="Arial1" fo:font-size="12pt" style:text-underline-style="solid" style:text-underline-width="auto" style:text-underline-color="font-color" fo:font-weight="bold" style:font-size-asian="12pt" style:language-asian="pt" style:country-asian="BR" style:font-weight-asian="bold" style:font-name-complex="Arial2" style:font-size-complex="12pt" style:font-weight-complex="bold"/>
    </style:style>
    <style:style style:name="T19" style:family="text">
      <style:text-properties fo:color="#00000a" style:font-name="Arial1" fo:font-size="12pt" fo:language="pt" fo:country="BR" style:font-size-asian="12pt" style:font-name-complex="Arial2" style:font-size-complex="12pt"/>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draw:frame draw:style-name="fr1" draw:name="figura1" text:anchor-type="as-char" svg:width="6.406cm" svg:height="3.187cm" draw:z-index="0"><draw:image xlink:href="Pictures/100000000000021300000107BDC8E517.jpg" xlink:type="simple" xlink:show="embed" xlink:actuate="onLoad"/></draw:frame></text:p>
      <text:p text:style-name="P14">AVALIAÇÃO FINAL</text:p>
      <text:p text:style-name="P14">CURSO BÁSICO DE ESPANHOL <text:s/>240h/a</text:p>
      <text:p text:style-name="P14">ALUNO: _______________________________________________</text:p>
      <table:table table:name="Tabela1" table:style-name="Tabela1">
        <table:table-column table:style-name="Tabela1.A"/>
        <table:table-row table:style-name="Tabela1.1">
          <table:table-cell table:style-name="Tabela1.A1" office:value-type="string">
            <text:p text:style-name="P1"/>
          </table:table-cell>
        </table:table-row>
        <table:table-row table:style-name="Tabela1.1">
          <table:table-cell table:style-name="Tabela1.A2" office:value-type="string">
            <text:p text:style-name="P2"><text:span text:style-name="T4">1 -  Das palavras abaixo a única que pertence à mesma classe gramatical de </text:span><text:span text:style-name="T5">"lo"</text:span><text:span text:style-name="T4"> em </text:span><text:span text:style-name="T5">"</text:span><text:span text:style-name="T6">Lo malo</text:span><text:span text:style-name="T5"> de la vida es no tener amigos"</text:span><text:span text:style-name="T4"> é:</text:span></text:p>
          </table:table-cell>
        </table:table-row>
        <table:table-row table:style-name="Tabela1.1">
          <table:table-cell table:style-name="Tabela1.A2" office:value-type="string">
            <text:p text:style-name="P7">a) le volví</text:p>
          </table:table-cell>
        </table:table-row>
        <table:table-row table:style-name="Tabela1.1">
          <table:table-cell table:style-name="Tabela1.A2" office:value-type="string">
            <text:p text:style-name="P7">b) lo venderemos<text:bookmark text:name="_GoBack"/></text:p>
          </table:table-cell>
        </table:table-row>
        <table:table-row table:style-name="Tabela1.1">
          <table:table-cell table:style-name="Tabela1.A2" office:value-type="string">
            <text:p text:style-name="P7">c) lo que</text:p>
          </table:table-cell>
        </table:table-row>
        <table:table-row table:style-name="Tabela1.1">
          <table:table-cell table:style-name="Tabela1.A2" office:value-type="string">
            <text:p text:style-name="P7">d) el trabajo</text:p>
          </table:table-cell>
        </table:table-row>
        <table:table-row table:style-name="Tabela1.1">
          <table:table-cell table:style-name="Tabela1.A2" office:value-type="string">
            <text:p text:style-name="P7">e) lo tenía</text:p>
          </table:table-cell>
        </table:table-row>
        <table:table-row table:style-name="Tabela1.8">
          <table:table-cell table:style-name="Tabela1.A1" office:value-type="string">
            <text:p text:style-name="P6"/>
          </table:table-cell>
        </table:table-row>
        <table:table-row table:style-name="Tabela1.1">
          <table:table-cell table:style-name="Tabela1.A9" office:value-type="string">
            <text:p text:style-name="P2"><text:span text:style-name="T11"> 2 - De las palabras abajo, la única que ejerce función </text:span><text:span text:style-name="T12">diferente</text:span><text:span text:style-name="T11"> de las demás es:</text:span></text:p>
          </table:table-cell>
        </table:table-row>
        <table:table-row table:style-name="Tabela1.1">
          <table:table-cell table:style-name="Tabela1.A9" office:value-type="string">
            <text:p text:style-name="P7">a) las posibles</text:p>
          </table:table-cell>
        </table:table-row>
        <table:table-row table:style-name="Tabela1.1">
          <table:table-cell table:style-name="Tabela1.A9" office:value-type="string">
            <text:p text:style-name="P7">b) los perros</text:p>
          </table:table-cell>
        </table:table-row>
        <table:table-row table:style-name="Tabela1.1">
          <table:table-cell table:style-name="Tabela1.A9" office:value-type="string">
            <text:p text:style-name="P7">c) la basura</text:p>
          </table:table-cell>
        </table:table-row>
        <table:table-row table:style-name="Tabela1.1">
          <table:table-cell table:style-name="Tabela1.A9" office:value-type="string">
            <text:p text:style-name="P7">d) lo detecten</text:p>
          </table:table-cell>
        </table:table-row>
        <table:table-row table:style-name="Tabela1.1">
          <table:table-cell table:style-name="Tabela1.A9" office:value-type="string">
            <text:p text:style-name="P7">e) el suelo</text:p>
          </table:table-cell>
        </table:table-row>
        <table:table-row table:style-name="Tabela1.8">
          <table:table-cell table:style-name="Tabela1.A1" office:value-type="string">
            <text:p text:style-name="P7"/>
          </table:table-cell>
        </table:table-row>
        <table:table-row table:style-name="Tabela1.1">
          <table:table-cell table:style-name="Tabela1.A2" office:value-type="string">
            <text:p text:style-name="P2"><text:span text:style-name="T7"> </text:span><text:span text:style-name="T4">3 - O vocábulo </text:span><text:span text:style-name="T5">"protestas"</text:span><text:span text:style-name="T4"> apresenta o mesmo gênero gramatical de:</text:span></text:p>
          </table:table-cell>
        </table:table-row>
        <table:table-row table:style-name="Tabela1.1">
          <table:table-cell table:style-name="Tabela1.A2" office:value-type="string">
            <text:p text:style-name="P7">a) árboles</text:p>
          </table:table-cell>
        </table:table-row>
        <table:table-row table:style-name="Tabela1.1">
          <table:table-cell table:style-name="Tabela1.A2" office:value-type="string">
            <text:p text:style-name="P7">b) viajes</text:p>
          </table:table-cell>
        </table:table-row>
        <table:table-row table:style-name="Tabela1.1">
          <table:table-cell table:style-name="Tabela1.A2" office:value-type="string">
            <text:p text:style-name="P7">c) colores</text:p>
          </table:table-cell>
        </table:table-row>
        <table:table-row table:style-name="Tabela1.1">
          <table:table-cell table:style-name="Tabela1.A2" office:value-type="string">
            <text:p text:style-name="P7">d) puentes</text:p>
          </table:table-cell>
        </table:table-row>
        <table:table-row table:style-name="Tabela1.1">
          <table:table-cell table:style-name="Tabela1.A2" office:value-type="string">
            <text:p text:style-name="P7">e) cárceles</text:p>
          </table:table-cell>
        </table:table-row>
        <table:table-row table:style-name="Tabela1.8">
          <table:table-cell table:style-name="Tabela1.A1" office:value-type="string">
            <text:p text:style-name="P7"/>
          </table:table-cell>
        </table:table-row>
        <table:table-row table:style-name="Tabela1.1">
          <table:table-cell table:style-name="Tabela1.A9" office:value-type="string">
            <text:p text:style-name="P6"> 4 - La Asociación Médica Estadounidense dijo: "___ alarma ahora a la población, sobre la obesidad sería gran error por parte ___ Gobierno Estadounidense".</text:p>
          </table:table-cell>
        </table:table-row>
        <table:table-row table:style-name="Tabela1.1">
          <table:table-cell table:style-name="Tabela1.A9" office:value-type="string">
            <text:p text:style-name="P7">a) una - del</text:p>
          </table:table-cell>
        </table:table-row>
        <table:table-row table:style-name="Tabela1.1">
          <table:table-cell table:style-name="Tabela1.A9" office:value-type="string">
            <text:p text:style-name="P7">b) un - del</text:p>
          </table:table-cell>
        </table:table-row>
        <table:table-row table:style-name="Tabela1.1">
          <table:table-cell table:style-name="Tabela1.A9" office:value-type="string">
            <text:p text:style-name="P7">c) una - de lo</text:p>
          </table:table-cell>
        </table:table-row>
        <table:table-row table:style-name="Tabela1.1">
          <table:table-cell table:style-name="Tabela1.A9" office:value-type="string">
            <text:p text:style-name="P7">d) un - de </text:p>
            <text:p text:style-name="P7"/>
          </table:table-cell>
        </table:table-row>
        <table:table-row table:style-name="Tabela1.1">
          <table:table-cell table:style-name="Tabela1.A2" office:value-type="string">
            <text:p text:style-name="P2"><text:span text:style-name="T10">5 -  </text:span><text:span text:style-name="T11">Las palabras que tienen el mismo género de </text:span><text:span text:style-name="T12">sal</text:span><text:span text:style-name="T11"> son:</text:span></text:p>
          </table:table-cell>
        </table:table-row>
        <text:soft-page-break/>
        <table:table-row table:style-name="Tabela1.1">
          <table:table-cell table:style-name="Tabela1.A2" office:value-type="string">
            <text:p text:style-name="P7">a) mensaje y desorden</text:p>
          </table:table-cell>
        </table:table-row>
        <table:table-row table:style-name="Tabela1.1">
          <table:table-cell table:style-name="Tabela1.A2" office:value-type="string">
            <text:p text:style-name="P7">b) puente y sangre</text:p>
          </table:table-cell>
        </table:table-row>
        <table:table-row table:style-name="Tabela1.1">
          <table:table-cell table:style-name="Tabela1.A2" office:value-type="string">
            <text:p text:style-name="P7">c) origen y centinela</text:p>
          </table:table-cell>
        </table:table-row>
        <table:table-row table:style-name="Tabela1.1">
          <table:table-cell table:style-name="Tabela1.A2" office:value-type="string">
            <text:p text:style-name="P7">d) costumbre y leche</text:p>
          </table:table-cell>
        </table:table-row>
        <table:table-row table:style-name="Tabela1.1">
          <table:table-cell table:style-name="Tabela1.A2" office:value-type="string">
            <text:p text:style-name="P7">e) color y cutis</text:p>
          </table:table-cell>
        </table:table-row>
      </table:table>
      <text:p text:style-name="P9"/>
      <text:p text:style-name="P4"><text:span text:style-name="T1">6 <text:s/>- </text:span><text:span text:style-name="T13">Escoge La alternativa donde las palabras presentan el mismo gênero.</text:span></text:p>
      <text:list xml:id="list29214637" text:style-name="WWNum12">
        <text:list-item>
          <text:p text:style-name="P19">misterioso – hoguera – fuego –calle .</text:p>
        </text:list-item>
        <text:list-item>
          <text:p text:style-name="P19">gente – alma – amistad – epidermis .</text:p>
        </text:list-item>
        <text:list-item>
          <text:p text:style-name="P19">años – siglo – ser – agua </text:p>
        </text:list-item>
        <text:list-item>
          <text:p text:style-name="P19">muchacha – dimensión – piel – dias . </text:p>
        </text:list-item>
      </text:list>
      <text:p text:style-name="P11"/>
      <text:p text:style-name="P3"><text:span text:style-name="T1">7 – </text:span><text:span text:style-name="T13">“... no tiene outra identidad outra identidad que La de esse rostro, esa sonrisa, esas manos cruzadas”. Sonrisa es uma palabra heterogenérica y lo mismo pasa con : </text:span></text:p>
      <text:list xml:id="list29209372" text:style-name="WWNum6">
        <text:list-item>
          <text:p text:style-name="P20">análisis</text:p>
        </text:list-item>
        <text:list-item>
          <text:p text:style-name="P20">revolución</text:p>
        </text:list-item>
        <text:list-item>
          <text:p text:style-name="P20">huéspdes </text:p>
        </text:list-item>
        <text:list-item>
          <text:p text:style-name="P20">tarjeta </text:p>
        </text:list-item>
      </text:list>
      <text:p text:style-name="P10"/>
      <text:p text:style-name="P3"><text:span text:style-name="T1">8 – </text:span><text:span text:style-name="T13">En La frase, “el español tiene la sangre caliente”, observarmos que a palabra sangre tiene um gênero distinto, o sea, es un heterogenérico. Del mismo modo, señala La opción donde sólo <text:s/>hay palabras heterogenéricas</text:span><text:span text:style-name="T1"> .</text:span></text:p>
      <text:list xml:id="list29215483" text:style-name="WWNum13">
        <text:list-item>
          <text:p text:style-name="P21">rato, costumbre, ofina, cielo </text:p>
        </text:list-item>
        <text:list-item>
          <text:p text:style-name="P21">telefono, micrófono, viaje, Dios </text:p>
        </text:list-item>
        <text:list-item>
          <text:p text:style-name="P21">cuerpo, muchedumbre, cuello, azúcar </text:p>
        </text:list-item>
        <text:list-item>
          <text:p text:style-name="P21">sal, miel, nariz, señal </text:p>
        </text:list-item>
      </text:list>
      <text:p text:style-name="P10"/>
      <text:p text:style-name="P3"><text:span text:style-name="T1">9 – </text:span><text:span text:style-name="T13">Pertence al gênero femenino</text:span></text:p>
      <text:list xml:id="list29218241" text:style-name="WWNum16">
        <text:list-item>
          <text:p text:style-name="P22">“hambre”</text:p>
        </text:list-item>
        <text:list-item>
          <text:p text:style-name="P22">“salud”</text:p>
        </text:list-item>
        <text:list-item>
          <text:p text:style-name="P22">“planeta”</text:p>
        </text:list-item>
        <text:list-item>
          <text:p text:style-name="P22">“madurez”</text:p>
        </text:list-item>
      </text:list>
      <text:p text:style-name="P8"/>
      <text:p text:style-name="P3"><text:soft-page-break/><text:span text:style-name="T1">10 – </text:span><text:span text:style-name="T13">La alternativa em que hay equívoco cuanto a La correspondencia <text:s/>singular/plural es:</text:span><text:span text:style-name="T1"> </text:span></text:p>
      <text:list xml:id="list29194578" text:style-name="WWNum14">
        <text:list-item>
          <text:p text:style-name="P23">ley <text:s/>- leyes</text:p>
        </text:list-item>
        <text:list-item>
          <text:p text:style-name="P23">carácter – caracteres</text:p>
        </text:list-item>
        <text:list-item>
          <text:p text:style-name="P23">ejército – ejércitosviolación</text:p>
        </text:list-item>
        <text:list-item>
          <text:p text:style-name="P23">violación – violaciones </text:p>
        </text:list-item>
      </text:list>
      <text:list xml:id="list29223247" text:style-name="WWNum10">
        <text:list-item>
          <text:p text:style-name="P42"><text:span text:style-name="T9">- </text:span><text:span text:style-name="T3">Escreva os números cardinais em Espanhol corretamente.</text:span><text:span text:style-name="T2"><text:line-break/></text:span><text:span text:style-name="T8">a) 1 _____________________________________________________<text:line-break/>b) 7 <text:s/>____________________________________________________<text:line-break/>c) 10 ____________________________________________________<text:line-break/>ch)4 <text:s/>____________________________________________________<text:line-break/>d)14 _____________________________________________________<text:line-break/>e)20 _____________________________________________________<text:line-break/>f) 25 _____________________________________________________</text:span></text:p>
        </text:list-item>
        <text:list-item>
          <text:p text:style-name="P42"><text:span text:style-name="T9">- <text:s/></text:span><text:span text:style-name="T3">Escreva os números ordinais.</text:span><text:span text:style-name="T2"><text:line-break/></text:span><text:span text:style-name="T8">a) 13° ____________________________________________________<text:line-break/>b) 10° ____________________________________________________<text:line-break/>c) 3° ____________________________________________________<text:line-break/>ch)  4° ___________________________________________________<text:line-break/>d) 5° _____________________________________________________</text:span></text:p>
        </text:list-item>
        <text:list-item>
          <text:p text:style-name="P42"><text:span text:style-name="T14">Complete as frases com os números ordinais.</text:span><text:span text:style-name="T1"><text:line-break/>a) <text:s/>Hoy es mi (2°) ______________________ día de trabajo del año.<text:line-break/>b) <text:s/>Mi piso está ubicado en el (4º) ______________________ <text:s/>andar.<text:line-break/>c) <text:s/>Él fue el(7°)  ______________________ <text:s/>en el concurso .   </text:span></text:p>
        </text:list-item>
        <text:list-item>
          <text:p text:style-name="P42"><text:span text:style-name="T3">Complete com os dias da semana.</text:span><text:span text:style-name="T2"> <text:line-break/></text:span><text:span text:style-name="T1">a) <text:s/>Voy a salir de vacaciones el _________________(Sexta-feira)<text:line-break/>b) <text:s/>No me gustan los  _________________ (Segundas-feira)<text:line-break/>c) <text:s/>No trabajo los _________________ (Quarta-feira)<text:line-break/>ch) El _________________ es el día de clase de inglés. (Quinta-feira)<text:line-break/>d) <text:s/>El_________________ tengo prueba de español. </text:span><text:span text:style-name="T8">(Terça-feira) </text:span></text:p>
        </text:list-item>
        <text:list-item>
          <text:p text:style-name="P42"><text:span text:style-name="T3">Selecione as opções corretas.</text:span><text:span text:style-name="T2"><text:line-break/></text:span><text:span text:style-name="T8">a) Primeiro dia da semana.____________________________<text:line-break/>b) Terceiro dia da semana_____________________________<text:line-break/></text:span><text:span text:style-name="T8">c) Último dia da semana. _____________________________<text:line-break/></text:span><text:soft-page-break/><text:span text:style-name="T8">ch) Segundo dia da semana_____________________________<text:line-break/>d) Quarto dia da semana _____________________________</text:span></text:p>
        </text:list-item>
        <text:list-item>
          <text:p text:style-name="P42"><text:span text:style-name="T14">Complete as frases corretamente.</text:span><text:span text:style-name="T1"><text:line-break/>a) La navidad es en________________________Dezembro)<text:line-break/>b) El carnaval en Brasil es en________________________.(Fevereiro)<text:line-break/>c) El día del trabajo es en________________________Maio)<text:line-break/>ch) En________________________ tenemos vacaciones .(Julho)<text:line-break/>d) Voy a Espanha en ________________________ del año próximo.( </text:span><text:span text:style-name="T8">Agosto)</text:span></text:p>
        </text:list-item>
        <text:list-item>
          <text:p text:style-name="P42"><text:span text:style-name="T3">Selecione as opções corretas.<text:line-break/></text:span><text:span text:style-name="T8">a) 1º mês do ano. ________________________<text:line-break/>b) 12° mês do ano. ________________________<text:line-break/>c) 5° mês do ano. ________________________<text:line-break/>ch) 4° mês do ano. ________________________<text:line-break/>d) 8° mês do ano. ________________________<text:line-break/>e) 7º mês do ano. ________________________</text:span></text:p>
        </text:list-item>
        <text:list-item>
          <text:p text:style-name="P43">¿Que hora es? Escreva as horas em Espanhol:</text:p>
        </text:list-item>
      </text:list>
      <text:p text:style-name="P37">a) 12:00 día__________________________________________________</text:p>
      <text:p text:style-name="P8">b) 7:4_______________________________________________________</text:p>
      <text:p text:style-name="P8">c) 8:155_____________________________________________________.</text:p>
      <text:p text:style-name="P8">ch) 11:45______________________________________________________.</text:p>
      <text:p text:style-name="P8">d) 3:30_______________________________________________________</text:p>
      <text:p text:style-name="P8">e) 5:00_______________________________________________________</text:p>
      <text:p text:style-name="P8">f) 12:00- Noche______________________________________________</text:p>
      <text:p text:style-name="P8">g) 6:25_________________________________________________</text:p>
      <text:p text:style-name="P8">h) 1:18_________________________________________________</text:p>
      <text:p text:style-name="P3"><text:span text:style-name="T13">19. </text:span><text:span text:style-name="T14">Preguntas personales:</text:span></text:p>
      <text:p text:style-name="P8">a) ¿Qué hora es ahora?</text:p>
      <text:p text:style-name="P8">___________________________________________________________.</text:p>
      <text:p text:style-name="P8">b) ¿A qué hora vas a trabajar?</text:p>
      <text:p text:style-name="P8">___________________________________________________________.</text:p>
      <text:p text:style-name="P8">c) ¿A qué hora sales de tu trabajo?</text:p>
      <text:p text:style-name="P8">___________________________________________________________.</text:p>
      <text:p text:style-name="P8">ch) ¿A qué hora te gusta estudiar?</text:p>
      <text:p text:style-name="P8"><text:soft-page-break/>___________________________________________________________.</text:p>
      <text:p text:style-name="P8"/>
      <text:p text:style-name="P3"><text:span text:style-name="T13">20. </text:span><text:span text:style-name="T11">TEXTO </text:span></text:p>
      <text:p text:style-name="P38">SER EL OTRO</text:p>
      <text:p text:style-name="P40">Siempre es bueno pensar que hay alguien que está peor. Es una especie de envidia al revés, lo que significa que no puede ser pecado. La mayoría de la gente amargada se lo pasa viendo a los que están mejor: por eso se amargan. Y después están los tontos felices, que se chupan el dedo mientras piensan en los pobrecitos que solamente tienen muñones y no pueden hacer lo mismo.</text:p>
      <text:p text:style-name="P40">Yo, que lo he pasado bastante mal en la vida, no soy muy afecto a la envidia. Los pecados capitales que más me persiguen son la gula, la pereza y la ira, en ese orden. Los demás no. Y como no soy envidioso (ni un poquito) jamás he deseado convertirme en otro, como le ocurre a mucha gente. <text:s/></text:p>
      <text:p text:style-name="P24">Nunca he dicho, por ejemplo:</text:p>
      <text:p text:style-name="P40">– ¡Ah, cómo me gustaría a mí ser aquel rubio alto que va de paseo con aquella morena mientras le acaricia!</text:p>
      <text:p text:style-name="P39">No; a mí en general me ocurre al revés. Yo quiero ser alguien peor que yo mismo. A veces miro AL Niño Andoni, que es un enfermo que sólo babea, que no habla, que no tiene entendimiento, y me gustaría ser él un día entero. Me gustaría estar así de mal.</text:p>
      <text:p text:style-name="P39">Si ahora mismo llegase un mago, o un hada, y me dijese:</text:p>
      <text:p text:style-name="P39">– Xavi, puedo hacer que seas otra persona durante veinticuatro horas. Tú escoges quien quieres ser, y yo lo hago realidad.</text:p>
      <text:p text:style-name="P40">Si eso pasara, yo no escogería a Brad Pitt, ni al futbolista de moda, ni a ninguno que tuviese una vida maravillosa.Escogería ser una piedra, una rata, el Niño Andoni, un hombre cualquiera a punto de morir, un político, un soldado herido, una mujer con el hijo muerto en sus brazos, un paquete de arroz vacío, un jarrón agujereado o, quizá, un disidente frente a un pelotón.</text:p>
      <text:p text:style-name="P39">Si yo pudiera ser un día entero algo así de horroroso, algo o alguien al borde del abismo, posiblemente pasaría esas veinticuatro horas envidiándome a mí mismo, al que soy ahora, y regresaría a mí yo antiguo como quien regresa a un baño de agua caliente después de la guerra.</text:p>
      <text:p text:style-name="P40"><text:soft-page-break/>Siempre es bueno saber que alguien está peor. Y no hay que compadecerse, hay que desear ser el otro. Si tú, lector, que estás triste por nada, estuvieras un día entero aquí encerrado siendo yo,regresarías mañana a tu vida y verías que es luminosa y fácil. Te presto mi cuerpo, mis zapatos y mi garrote todo un fin de semana. Ya verás tú cómo el lunes vuelves a casa con ganas de ser feliz.</text:p>
      <text:p text:style-name="P12">Adaptado de Xavi L. htpp://blogs.el pais.com/16/02/2007</text:p>
      <text:p text:style-name="P12"/>
      <text:p text:style-name="P17">21. <text:s/>A partir de la reflexión del autor, podemos deducir que</text:p>
      <text:list xml:id="list29199796" text:style-name="WWNum9">
        <text:list-item>
          <text:p text:style-name="P26">la mayoría de la gente tiene envidia.</text:p>
        </text:list-item>
        <text:list-item>
          <text:p text:style-name="P26">la envidia no es pecado.</text:p>
        </text:list-item>
        <text:list-item>
          <text:p text:style-name="P26">el autor no siente verdadera envidia.</text:p>
        </text:list-item>
        <text:list-item>
          <text:p text:style-name="P26">existen diferentes tipos de envidia.</text:p>
        </text:list-item>
      </text:list>
      <text:p text:style-name="P17">22. <text:s/>Del texto, se puede inducir que</text:p>
      <text:list xml:id="list29216213" text:style-name="WWNum2">
        <text:list-item>
          <text:p text:style-name="P27">hay personas envidiosas.</text:p>
        </text:list-item>
        <text:list-item>
          <text:p text:style-name="P27">los amargados son tontos.</text:p>
        </text:list-item>
        <text:list-item>
          <text:p text:style-name="P27">hay amargados debido a la pobreza.</text:p>
        </text:list-item>
        <text:list-item>
          <text:p text:style-name="P27">los tontos son felices.</text:p>
        </text:list-item>
      </text:list>
      <text:p text:style-name="P2"><text:span text:style-name="T15">23. Sustituya la palabra </text:span><text:span text:style-name="T16">muñones </text:span><text:span text:style-name="T15">por la semejante entre las siguientes:</text:span></text:p>
      <text:list xml:id="list29212710" text:style-name="WWNum1">
        <text:list-item>
          <text:p text:style-name="P28">callos.</text:p>
        </text:list-item>
        <text:list-item>
          <text:p text:style-name="P28">partes amputadas.</text:p>
        </text:list-item>
        <text:list-item>
          <text:p text:style-name="P28">ampollas.</text:p>
        </text:list-item>
        <text:list-item>
          <text:p text:style-name="P28">bultos.</text:p>
        </text:list-item>
      </text:list>
      <text:p text:style-name="P17">24. De acuerdo con el autor,</text:p>
      <text:list xml:id="list29216905" text:style-name="WWNum11">
        <text:list-item>
          <text:p text:style-name="P29">siempre hay personas que piensan lo peor.</text:p>
        </text:list-item>
        <text:list-item>
          <text:p text:style-name="P29">hay que criticar a los que están peor que nosotros.</text:p>
        </text:list-item>
        <text:list-item>
          <text:p text:style-name="P29">vale la pena conformarse con la situación actual.</text:p>
        </text:list-item>
        <text:list-item>
          <text:p text:style-name="P29">el pecado provoca situaciones peores.</text:p>
        </text:list-item>
      </text:list>
      <text:p text:style-name="P17">25. El autor del texto afirma que</text:p>
      <text:list xml:id="list29217000" text:style-name="WWNum3">
        <text:list-item>
          <text:p text:style-name="P30">tiene una vida de sufrimientos pasados.</text:p>
        </text:list-item>
        <text:list-item>
          <text:p text:style-name="P30">huye de la gula, pereza e ira.</text:p>
        </text:list-item>
        <text:list-item>
          <text:p text:style-name="P30">tiene una vida pecadora.</text:p>
        </text:list-item>
        <text:list-item>
          <text:p text:style-name="P30">siente gusto por la envidia.</text:p>
        </text:list-item>
      </text:list>
      <text:p text:style-name="P17">26. <text:s/>En el texto se deduce que al autor le gustaría</text:p>
      <text:list xml:id="list29208118" text:style-name="WWNum15">
        <text:list-item>
          <text:p text:style-name="P31"><text:soft-page-break/>ser alto y rubio.</text:p>
        </text:list-item>
        <text:list-item>
          <text:p text:style-name="P31">pasear con una chica.</text:p>
        </text:list-item>
        <text:list-item>
          <text:p text:style-name="P31">ser él mismo.</text:p>
        </text:list-item>
        <text:list-item>
          <text:p text:style-name="P31">ser más sufridor.</text:p>
        </text:list-item>
      </text:list>
      <text:p text:style-name="P17">27. El texto afirma que el Niño Andoni</text:p>
      <text:list xml:id="list29200832" text:style-name="WWNum5">
        <text:list-item>
          <text:p text:style-name="P32">es amigo del autor del texto.</text:p>
        </text:list-item>
        <text:list-item>
          <text:p text:style-name="P32">es envidiado eternamente por el autor del texto.</text:p>
        </text:list-item>
        <text:list-item>
          <text:p text:style-name="P32">lleva un día entero sin hablar y sin sentir.</text:p>
        </text:list-item>
        <text:list-item>
          <text:p text:style-name="P32">vive una situación de enfermedad general.</text:p>
        </text:list-item>
      </text:list>
      <text:p text:style-name="P2"><text:span text:style-name="T16">28. <text:s/></text:span><text:span text:style-name="T15">El autor del texto:</text:span></text:p>
      <text:list xml:id="list29218878" text:style-name="WWNum4">
        <text:list-item>
          <text:p text:style-name="P33">cree en magos y hadas.</text:p>
        </text:list-item>
        <text:list-item>
          <text:p text:style-name="P33">quiere escoger ser una persona conocida.</text:p>
        </text:list-item>
        <text:list-item>
          <text:p text:style-name="P33">piensa cosas imposibles de ocurrir.</text:p>
        </text:list-item>
        <text:list-item>
          <text:p text:style-name="P33">pretende cambiar de vida en veinticuatro horas.</text:p>
        </text:list-item>
      </text:list>
      <text:p text:style-name="P2"><text:span text:style-name="T15">29. <text:s/>La frase “</text:span><text:span text:style-name="T16">un disidente frente a un pelotón</text:span><text:span text:style-name="T15">”, quiere decir que alguien será</text:span></text:p>
      <text:list xml:id="list29211310" text:style-name="WWNum17">
        <text:list-item>
          <text:p text:style-name="P34">fusilado.</text:p>
        </text:list-item>
        <text:list-item>
          <text:p text:style-name="P34">juzgado.</text:p>
        </text:list-item>
        <text:list-item>
          <text:p text:style-name="P34">condenado.</text:p>
        </text:list-item>
        <text:list-item>
          <text:p text:style-name="P34">absuelto.</text:p>
        </text:list-item>
      </text:list>
      <text:p text:style-name="P2"><text:span text:style-name="T15">30. <text:s/>En la frase </text:span><text:span text:style-name="T17">“</text:span><text:span text:style-name="T18">te presto mi cuerpo, mis zapatos y mi garrote todo un fin de semana</text:span><text:span text:style-name="T17">”</text:span><text:span text:style-name="T15">, la palabra </text:span><text:span text:style-name="T16">garrote </text:span><text:span text:style-name="T15">puede ser sustituida por</text:span></text:p>
      <text:list xml:id="list29193742" text:style-name="WWNum8">
        <text:list-item>
          <text:p text:style-name="P35">zarpa.</text:p>
        </text:list-item>
        <text:list-item>
          <text:p text:style-name="P35">ganas.</text:p>
        </text:list-item>
        <text:list-item>
          <text:p text:style-name="P35">bastón.</text:p>
        </text:list-item>
        <text:list-item>
          <text:p text:style-name="P25">guante.</text:p>
        </text:list-item>
      </text:list>
      <text:p text:style-name="P5"><text:span text:style-name="T2">OBSERVAÇÃO:</text:span><text:span text:style-name="T8"> ENVIAR A AVALIAÇÃO FINAL PARA O E-MAIL: </text:span><text:a xlink:type="simple" xlink:href="mailto:profguiaraujo@gmail.com"><text:span text:style-name="T19">profguiaraujo@gmail.com</text:span></text:a><text:span text:style-name="T8"> </text:span></text:p>
      <text:p text:style-name="P36"><text:line-break/></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Arial1" svg:font-family="Arial"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2" svg:font-family="Ari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fo:line-height="115%" style:text-autospace="ideograph-alpha" style:line-break="strict" style:writing-mode="lr-tb" style:font-independent-line-spacing="false">
        <style:tab-stops/>
      </style:paragraph-properties>
      <style:text-properties style:use-window-font-color="true" fo:font-size="11pt" fo:language="pt" fo:country="BR" style:letter-kerning="true"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51cm" style:writing-mode="page"/>
      <style:text-properties style:use-window-font-color="true" style:font-name="Calibri" fo:font-size="11pt" fo:language="pt" fo:country="BR" style:letter-kerning="true" style:font-name-asian="SimSun" style:font-size-asian="11pt" style:language-asian="en" style:country-asian="US"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fo:language="es" fo:country="ES"/>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Balloon_20_Text" style:display-name="Balloon Text" style:family="paragraph" style:parent-style-name="Standard"/>
    <style:style style:name="List_20_Paragraph" style:display-name="List Paragraph" style:family="paragraph" style:parent-style-name="Standard"/>
    <style:style style:name="No_20_Spacing" style:display-name="No Spacing" style:family="paragraph"/>
    <style:style style:name="Table_20_Contents" style:display-name="Table Contents" style:family="paragraph" style:parent-style-name="Standard" style:class="extra">
      <style:paragraph-properties text:number-lines="false" text:line-number="0"/>
    </style:style>
    <style:style style:name="ListLabel_20_1" style:display-name="ListLabel 1" style:family="text">
      <style:text-properties fo:font-weight="bold" style:font-weight-asian="bold"/>
    </style:style>
    <style:style style:name="Default_20_Paragraph_20_Font" style:display-name="Default Paragraph Font" style:family="text"/>
    <style:style style:name="Texto_20_de_20_balão_20_Char" style:display-name="Texto de balão Char" style:family="text" style:parent-style-name="Default_20_Paragraph_20_Font"/>
    <style:style style:name="Sem_20_Espaçamento_20_Char" style:display-name="Sem Espaçamento Char" style:family="tex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a">
        <style:list-level-properties text:list-level-position-and-space-mode="label-alignment">
          <style:list-level-label-alignment text:label-followed-by="listtab" fo:text-indent="-0.635cm" fo:margin-left="0.88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1" style:num-format="1" text:start-value="1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 style:num-format="1" text:start-value="1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499cm" fo:margin-bottom="2.499cm" fo:margin-left="3cm" fo:margin-right="3cm" style:writing-mode="lr-tb" style:layout-grid-color="#c0c0c0" style:layout-grid-lines="24702"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Win7</meta:initial-creator>
    <dc:creator>diogo costa</dc:creator>
    <meta:editing-cycles>2</meta:editing-cycles>
    <meta:creation-date>2017-03-24T20:50:00</meta:creation-date>
    <dc:date>2017-03-29T09:02:46.98</dc:date>
    <meta:editing-duration>PT00H00M41S</meta:editing-duration>
    <meta:generator>BrOffice.org/3.2$Win32 OpenOffice.org_project/320m18$Build-9502</meta:generator>
    <meta:document-statistic meta:table-count="1" meta:image-count="1" meta:object-count="0" meta:page-count="7" meta:paragraph-count="149" meta:word-count="1441" meta:character-count="9303"/>
    <meta:template xlink:type="simple" xlink:actuate="onRequest" xlink:title="Normal" xlink:href=""/>
  </office:meta>
</office:document-meta>
</file>